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фициальное-открытие-мотосезона2025"/>официальное открытие мотосезона–2025<text:bookmark-end text:name="официальное-открытие-мотосезона2025"/></text:h>
      <text:p text:style-name="First_20_paragraph">27.03.2025</text:p>
      <text:p text:style-name="Text_20_body">26 апреля на Университетской площади</text:p>
      <text:p text:style-name="Text_20_body">Каждый может присоединиться к тысячам единомышленников!</text:p>
      <text:p text:style-name="Text_20_body"><text:line-break/></text:p>
      <text:p text:style-name="Text_20_body">Сбор участников: 10:00</text:p>
      <text:p text:style-name="Text_20_body">Старт движения колонны: 12:00</text:p>
      <text:p text:style-name="Text_20_body">Маршрут: движение против часовой стрелки по Садовому кольцу</text:p>
      <text:p text:style-name="Text_20_body"><text:line-break/></text:p>
      <text:p text:style-name="Text_20_body">Подробности <text:a xlink:type="simple" xlink:href="https://transport.mos.ru/" office:name=""><text:span text:style-name="Definition">здесь</text:span></text:a> </text:p>
      <text:p text:style-name="Text_20_body"><text:line-break/></text:p>
      <text:p text:style-name="Text_20_body">Адрес страницы: <text:a xlink:type="simple" xlink:href="http://altufievo.mos.ru/presscenter/news/detail/12880166.html" office:name=""><text:span text:style-name="Definition">http://altufievo.mos.ru/presscenter/news/detail/12880166.html</text:span></text:a></text:p>
      <text:p text:style-name="Text_20_body"><text:a xlink:type="simple" xlink:href="http://altufievo.mos.ru" office:name=""><text:span text:style-name="Definition">Управа Алтуфь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8T16:20:13Z</meta:creation-date>
    <dc:date>2025-03-28T16:20:13Z</dc:date>
  </office:meta>
</office:document-meta>
</file>