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еподалеку-от-алтуфьева-открылась-ярмарка-с-белгородскими-ягодами"/>Неподалеку от Алтуфьева открылась ярмарка с белгородскими ягодами<text:bookmark-end text:name="неподалеку-от-алтуфьева-открылась-ярмарка-с-белгородскими-ягодами"/></text:h>
      <text:p text:style-name="First_20_paragraph">30.06.2016</text:p>
      <text:p text:style-name="Text_20_body">Свежая земляника и клубника, выращенная в российских регионах, продается в столице уже с середины июня. Число торговых площадок с летними лакомствами составляет 135. В черте Алтуфьевского района такой торговой точки нет, но одна из ярмарок расположилась на границе с соседним районом – Бибирево, в начале Мурановской улицы.</text:p>
      <text:p text:style-name="Text_20_body">В последние дни ассортимент ярмарки значительно расширился. Теперь, кроме клубники, в продаже два сорта смородины, малина, крыжовник. Покупателям сообщают, что урожай собран в Белгородской области.</text:p>
      <text:p text:style-name="Text_20_body">— Вчера попробовали – качество отличное. Очень здорово, когда покупаешь отечественный товар и знаешь, что его не везли неделями из дальних стран, не «мариновали» в неведомой химии, — поделилась одна из покупательниц, жительница Костромской улицы Екатерина Д. – Такие ягоды не страшно давать детям, которых у меня трое.</text:p>
      <text:p text:style-name="Text_20_body">Ягодная ярмарка будет работать до конца июля. А полный адресный перечень всех подобных ярмарок размещен на официальном сайте Департамента торговли и услуг Москвы</text:p>
      <text:p text:style-name="Text_20_body"><text:line-break/></text:p>
      <text:p text:style-name="Text_20_body">Адрес страницы: <text:a xlink:type="simple" xlink:href="http://altufievo.mos.ru/presscenter/news/detail/3253330.html" office:name=""><text:span text:style-name="Definition">http://altufievo.mos.ru/presscenter/news/detail/3253330.html</text:span></text:a></text:p>
      <text:p text:style-name="Text_20_body"><text:a xlink:type="simple" xlink:href="http://altufievo.mos.ru" office:name=""><text:span text:style-name="Definition">Управа Алтуфь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1T14:42:14Z</meta:creation-date>
    <dc:date>2023-08-11T14:42:14Z</dc:date>
  </office:meta>
</office:document-meta>
</file>