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ибиревской-починили-светофоры"/>На Бибиревской починили светофоры<text:bookmark-end text:name="на-бибиревской-починили-светофоры"/></text:h>
      <text:p text:style-name="First_20_paragraph">18.03.2021</text:p>
      <text:p text:style-name="Text_20_body"><text:span text:style-name="T1">На пересечении Бибиревской и Костромской отремонтировали неисправные светофоры после обращения жителя. Об этом сообщает Центр организации дорожного движения.  </text:span></text:p>
      <text:p text:style-name="Text_20_body"><text:line-break/></text:p>
      <text:p text:style-name="Text_20_body">«Указанные неисправности в работе светофорного объекта устранены. Произведена замена сигнального кабеля», — сообщил представитель ЦОДД.</text:p>
      <text:p text:style-name="Text_20_body"><text:line-break/></text:p>
      <text:p text:style-name="Text_20_body">Ранее в сети житель Михаил сообщил о том, что из трех светофоров на Бибиревской рядом с Костромской два не работают.</text:p>
      <text:p text:style-name="Text_20_body"><text:line-break/></text:p>
      <text:p text:style-name="Text_20_body">Адрес страницы: <text:a xlink:type="simple" xlink:href="http://altufievo.mos.ru/presscenter/news/detail/9794164.html" office:name=""><text:span text:style-name="Definition">http://altufievo.mos.ru/presscenter/news/detail/9794164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1T19:49:48Z</meta:creation-date>
    <dc:date>2025-04-11T19:49:48Z</dc:date>
  </office:meta>
</office:document-meta>
</file>