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для-родителей-и-подростков"/>Внимание для родителей и подростков!<text:bookmark-end text:name="внимание-для-родителей-и-подростков"/></text:h>
      <text:p text:style-name="First_20_paragraph">21.09.2022</text:p>
      <text:p text:style-name="Text_20_body"><text:span text:style-name="T1">В период </text:span><text:span text:style-name="T2">с 19 по 23 сентября 2022 года</text:span><text:span text:style-name="T1"> на территории Алтуфьевского района будет проходить оперативно-профилактическое мероприятие </text:span><text:span text:style-name="T2">«Подросток-семья»,</text:span><text:span text:style-name="T1"> направленное на выявление семейного неблагополучия и фактов жестокого обращения с детьми.</text:span></text:p>
      <text:p text:style-name="Text_20_body">Цель мероприятия - предупреждение безнадзорности, беспризорности и правонарушений несовершеннолетних, а также пресечение правонарушений в отношении несовершеннолетних, защита их прав и законных интересов.</text:p>
      <text:p text:style-name="Text_20_body">В ходе мероприятия сотрудники полиции проверят места концентрации несовершеннолетних, в том числе в ночное время суток; побывают в семьях подростков, стоящих на учёте в подразделении по делам несовершеннолетних.</text:p>
      <text:p text:style-name="Text_20_body">Также полицейские проверят родителей, уклоняющихся от воспитания своих детей. В случае установления фактов жесткого обращения с несовершеннолетними будут приняты предусмотренные законом меры для их защиты, в том числе и изъятие детей из семьи и передачу их в учреждения здравоохранения, социальной защиты и образования.</text:p>
      <text:p text:style-name="Text_20_body"><text:span text:style-name="T3">Неравнодушные граждане, имеющие сведения о семейном неблагополучии, или обладающие информацией о несовершеннолетних, которые нуждаются в защите своих прав и интересов, могут обращаться по телефонам: 8 (499) 209-44-44 (круглосуточно), 8(968)784-77-03 (инспектора группы по делам несовершеннолетних и защите их прав Алтуфьевского района города Москвы) или 02 или 112 (круглосуточно).</text:span></text:p>
      <text:p text:style-name="Text_20_body"><text:line-break/></text:p>
      <text:p text:style-name="Text_20_body">Адрес страницы: <text:a xlink:type="simple" xlink:href="http://altufievo.mos.ru/presscenter/true/detail/11060974.html" office:name=""><text:span text:style-name="Definition">http://altufievo.mos.ru/presscenter/true/detail/11060974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51:27Z</meta:creation-date>
    <dc:date>2023-06-28T15:51:27Z</dc:date>
  </office:meta>
</office:document-meta>
</file>