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экстремизм---угроза-обществу"/>Экстремизм - угроза обществу!<text:bookmark-end text:name="экстремизм---угроза-обществу"/></text:h>
      <text:p text:style-name="First_20_paragraph">16.07.2021</text:p>
      <text:p text:style-name="Text_20_body"><text:line-break/></text:p>
      <text:p text:style-name="Text_20_body"><text:line-break/></text:p>
      <text:p text:style-name="Text_20_body">Адрес страницы: <text:a xlink:type="simple" xlink:href="http://altufievo.mos.ru/security/detail/10110770.html" office:name=""><text:span text:style-name="Definition">http://altufievo.mos.ru/security/detail/10110770.html</text:span></text:a></text:p>
      <text:p text:style-name="Text_20_body"><text:a xlink:type="simple" xlink:href="http://altufievo.mos.ru" office:name=""><text:span text:style-name="Definition">Управа Алтуфье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3:49:19Z</meta:creation-date>
    <dc:date>2023-06-28T13:49:19Z</dc:date>
  </office:meta>
</office:document-meta>
</file>