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при-обнаружении-подозрительного-предмета"/>Что делать при обнаружении подозрительного предмета?<text:bookmark-end text:name="что-делать-при-обнаружении-подозрительного-предмета"/></text:h>
      <text:p text:style-name="First_20_paragraph">11.10.2021</text:p>
      <text:p text:style-name="Text_20_body"><text:line-break/></text:p>
      <text:p text:style-name="Text_20_body">Адрес страницы: <text:a xlink:type="simple" xlink:href="http://altufievo.mos.ru/security/detail/10314986.html" office:name=""><text:span text:style-name="Definition">http://altufievo.mos.ru/security/detail/10314986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32:20Z</meta:creation-date>
    <dc:date>2023-06-28T15:32:20Z</dc:date>
  </office:meta>
</office:document-meta>
</file>