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адресный-перечень-площадок-для-запуска-фейерверков-на-территории-северо-восточного-административного-округа"/>Адресный перечень площадок для запуска фейерверков на территории Северо-Восточного административного округа<text:bookmark-end text:name="адресный-перечень-площадок-для-запуска-фейерверков-на-территории-северо-восточного-административного-округа"/></text:h>
      <text:p text:style-name="First_20_paragraph">16.12.2014</text:p>
      <text:p text:style-name="Text_20_body">Адресный перечень площадок для запуска фейерверков на территории Северо-Восточного административного округа</text:p>
      <text:p text:style-name="Text_20_body"><text:span text:style-name="T1">(22 площадки, общей вместимостью – 15 600 чел.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№</text:p>
          </table:table-cell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Вместимость (чел.)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Алтуфьевский</text:p>
          </table:table-cell>
          <table:table-cell table:style-name="TableRowCell" office:value-type="string">
            <text:p text:style-name="Table_20_Contents">Ул. Инженерная, д. 1, у водоема</text:p>
          </table:table-cell>
          <table:table-cell table:style-name="TableRowCell" office:value-type="string">
            <text:p text:style-name="Table_20_Contents">300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Бибирево</text:p>
          </table:table-cell>
          <table:table-cell table:style-name="TableRowCell" office:value-type="string">
            <text:p text:style-name="Table_20_Contents">Ул. Белозерская, д. 19-23</text:p>
            <text:p text:style-name="Table_20_Contents">Этнографическая деревня</text:p>
          </table:table-cell>
          <table:table-cell table:style-name="TableRowCell" office:value-type="string">
            <text:p text:style-name="Table_20_Contents">2000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Лионозово</text:p>
          </table:table-cell>
          <table:table-cell table:style-name="TableRowCell" office:value-type="string">
            <text:p text:style-name="Table_20_Contents">Алтуфьевское ш., д. 149 Лианозовский пруд</text:p>
          </table:table-cell>
          <table:table-cell table:style-name="TableRowCell" office:value-type="string">
            <text:p text:style-name="Table_20_Contents">400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Ул. Псковская, д. 2, корп. 2 спортплощадка</text:p>
          </table:table-cell>
          <table:table-cell table:style-name="TableRowCell" office:value-type="string">
            <text:p text:style-name="Table_20_Contents">20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Ул. Углическая, д. 13</text:p>
            <text:p text:style-name="Table_20_Contents">ПКиО «Лианозово» у фонтана</text:p>
          </table:table-cell>
          <table:table-cell table:style-name="TableRowCell" office:value-type="string">
            <text:p text:style-name="Table_20_Contents">100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Отрадное</text:p>
          </table:table-cell>
          <table:table-cell table:style-name="TableRowCell" office:value-type="string">
            <text:p text:style-name="Table_20_Contents">Юрловский пр-д, вл. 6 пойма реки Чермянка</text:p>
          </table:table-cell>
          <table:table-cell table:style-name="TableRowCell" office:value-type="string">
            <text:p text:style-name="Table_20_Contents">300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игнальный пр-д, вл. 13 природный комплекс реки Лихоборки</text:p>
          </table:table-cell>
          <table:table-cell table:style-name="TableRowCell" office:value-type="string">
            <text:p text:style-name="Table_20_Contents">200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квер между улицами Санникова и Хачатуряна</text:p>
          </table:table-cell>
          <table:table-cell table:style-name="TableRowCell" office:value-type="string">
            <text:p text:style-name="Table_20_Contents">300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Северный</text:p>
          </table:table-cell>
          <table:table-cell table:style-name="TableRowCell" office:value-type="string">
            <text:p text:style-name="Table_20_Contents">Дмитровское ш., д. 165 поле на территории ДАОС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Челобитьевское ш., д. 12, корп. 4 пустырь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Марфино</text:p>
          </table:table-cell>
          <table:table-cell table:style-name="TableRowCell" office:value-type="string">
            <text:p text:style-name="Table_20_Contents">Ул. Комдива Орлова, вл. 1, пустырь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Лосиноостровский</text:p>
          </table:table-cell>
          <table:table-cell table:style-name="TableRowCell" office:value-type="string">
            <text:p text:style-name="Table_20_Contents">Ул. Стартовая, джамгаровский пруд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Ул. Изумрудная, парк «Торфянка»</text:p>
          </table:table-cell>
          <table:table-cell table:style-name="TableRowCell" office:value-type="string">
            <text:p text:style-name="Table_20_Contents">500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Пойма реки Яузы по Олонецкому проезду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Ростокино</text:p>
          </table:table-cell>
          <table:table-cell table:style-name="TableRowCell" office:value-type="string">
            <text:p text:style-name="Table_20_Contents">Проспект Мира, д. 161-163, пойма реки Яузы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Свиблово</text:p>
          </table:table-cell>
          <table:table-cell table:style-name="TableRowCell" office:value-type="string">
            <text:p text:style-name="Table_20_Contents">Пр-д Нансена, д. 5, Капустинский пруд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Тенистый пр-д, д. 6-8, стадион</text:p>
          </table:table-cell>
          <table:table-cell table:style-name="TableRowCell" office:value-type="string">
            <text:p text:style-name="Table_20_Contents">500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Северное Медведково</text:p>
          </table:table-cell>
          <table:table-cell table:style-name="TableRowCell" office:value-type="string">
            <text:p text:style-name="Table_20_Contents">Ул. Северодвинская, д. 9-13, пойма реки Яузы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Ул. Сухонская, д. 9-11, пойма реки Яузы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Открытая площадка у разворотного круга автобуса № 50 по Студеному проезду</text:p>
          </table:table-cell>
          <table:table-cell table:style-name="TableRowCell" office:value-type="string">
            <text:p text:style-name="Table_20_Contents">300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Южное Медведково</text:p>
          </table:table-cell>
          <table:table-cell table:style-name="TableRowCell" office:value-type="string">
            <text:p text:style-name="Table_20_Contents">Ясный пр-д, д. 5, пруд</text:p>
          </table:table-cell>
          <table:table-cell table:style-name="TableRowCell" office:value-type="string">
            <text:p text:style-name="Table_20_Contents">1000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Пр-д Дежнева, д. 1, Певческое поле</text:p>
          </table:table-cell>
          <table:table-cell table:style-name="TableRowCell" office:value-type="string">
            <text:p text:style-name="Table_20_Contents">500</text:p>
          </table:table-cell>
        </table:table-row>
      </table:table>
      <text:p text:style-name="First_20_paragraph">Итого: 22 площадки, 15 600 чел.</text:p>
      <text:p text:style-name="Text_20_body"><text:line-break/></text:p>
      <text:p text:style-name="Text_20_body">Адрес страницы: <text:a xlink:type="simple" xlink:href="http://altufievo.mos.ru/security/detail/1473756.html" office:name=""><text:span text:style-name="Definition">http://altufievo.mos.ru/security/detail/1473756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4:26:45Z</meta:creation-date>
    <dc:date>2023-06-28T14:26:45Z</dc:date>
  </office:meta>
</office:document-meta>
</file>