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атели-пожарно-спасательного-отряда-3-провели-занятие-со-школьниками-свао-в-районе-алтуфьево"/>Спасатели пожарно-спасательного отряда №3 провели занятие со школьниками СВАО в районе Алтуфьево<text:bookmark-end text:name="спасатели-пожарно-спасательного-отряда-3-провели-занятие-со-школьниками-свао-в-районе-алтуфьево"/></text:h>
      <text:p text:style-name="First_20_paragraph">02.04.2015</text:p>
      <text:p text:style-name="Text_20_body">Спасатели пожарно-спасательного отряда №3 провели занятие со школьниками СВАО в районе Алтуфьево.<text:line-break/>Ребятам рассказали об истории создания и деятельности московской городской поисково-спасательной службы. Школьники узнали, что в этом году МГПСС исполняется 140 лет, а также о том, что в районе Алтуфьево, по адресу Путевой проезд, 22 базируется пожарно-спасательный отряд №3, сотрудники которого обеспечивают безопасность и приходят на помощь в случае ЧС жителям СВАО.<text:line-break/>После теоретической части детвору ожидал сюрприз –они смогли увидеть настоящий аварийно-спасательный автомобиль. Начальник ПСО-3 Денис Маркелов и спасатель Максим Сысоев рассказывали о работе спасателей, демонстрируя аварийно-спасательное оборудование и экипировку, которая помогает им спасать людей в случае возникновения чрезвычайно ситуации.<text:line-break/>Школьникам разрешили подержать в руках различные спасательные приборы и примерить средства индивидуальной защиты. Массу положительных эмоций от этой встречи получили не только дети, но и сами спасате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altufievo.mos.ru/security/detail/1709345.html" office:name=""><text:span text:style-name="Definition">http://altufievo.mos.ru/security/detail/1709345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14:00Z</meta:creation-date>
    <dc:date>2023-06-29T01:14:00Z</dc:date>
  </office:meta>
</office:document-meta>
</file>