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еративно-профилактическое-мероприятие-подросток-лето"/>Оперативно – профилактическое мероприятие «Подросток-Лето»<text:bookmark-end text:name="оперативно-профилактическое-мероприятие-подросток-лето"/></text:h>
      <text:p text:style-name="First_20_paragraph">10.06.2015</text:p>
      <text:p text:style-name="Text_20_body">Наступило лето, а это значит, что все школьники ушли на законный отдых. Во время летних каникул преступность, совершенная подростками, увеличивается в несколько раз. Это объясняется тем, что часто, не зная чем себя занять, ради ярких эмоций и впечатлений, дети впутываются в различные истории, исход которых нередко оканчивается печально.</text:p>
      <text:p text:style-name="Text_20_body">Сотрудники полиции совместно с представителями органов опеки и попечительства, здравоохранения, образования, социальной защиты населения и Народной дружины в период с 9 по 16 июня 2015 года проводят оперативно – профилактическое мероприятие «Подросток-Лето». Целью данного мероприятия является повышение эффективности работы по профилактике безнадзорности несовершеннолетних, предупреждению противоправных действий со стороны несовершеннолетних, а также пресечение фактов вовлечения подростков в противоправную деятельность, организация летнего отдыха несовершеннолетних, состоящих на профилактических учётах в органах внутренних дел и проживающих с родителями, должным образом не выполняющими родительские обязанности.</text:p>
      <text:p text:style-name="Text_20_body">Уважаемые граждане, если вы стали свидетелями противоправных действий со стороны несовершеннолетних или вам стало известно, что в отношении несовершеннолетнего совершаются насильственные действия, просим вас сообщить по телефону (495) 616-06-01 или в службу "102" (c мобильных телефонов - 002 или 020).</text:p>
      <text:p text:style-name="Text_20_body">Пресс-служба УВД по СВАО</text:p>
      <text:p text:style-name="Text_20_body">(495)616-06-29</text:p>
      <text:p text:style-name="Text_20_body"><text:line-break/></text:p>
      <text:p text:style-name="Text_20_body">Адрес страницы: <text:a xlink:type="simple" xlink:href="http://altufievo.mos.ru/security/detail/1928927.html" office:name=""><text:span text:style-name="Definition">http://altufievo.mos.ru/security/detail/1928927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2T16:41:51Z</meta:creation-date>
    <dc:date>2023-06-12T16:41:51Z</dc:date>
  </office:meta>
</office:document-meta>
</file>