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ая-железная-дорога-объявляет-о-старте-акции-безопасность"/>Московская железная дорога объявляет о старте акции «Безопасность»<text:bookmark-end text:name="московская-железная-дорога-объявляет-о-старте-акции-безопасность"/></text:h>
      <text:p text:style-name="First_20_paragraph">11.12.2015</text:p>
      <text:p text:style-name="Text_20_body">На Московской железной дороге стартовала специальная акция «Безопасность», направленная на снижение уровня непроизводственного травматизма граждан на объектах железнодорожной инфраструктуры. Мероприятие организовано железнодорожниками совместно с сотрудниками полиции на транспорте и продлится с 30 ноября до 9 декабря 2015 года.</text:p>
      <text:p text:style-name="Text_20_body">Во время акции во всех регионах прохождения столичной магистрали разворачивается усиленная информационно-разъяснительная работа с населением о правилах безопасного поведения на железной дороге. Особый акцент сделан на предотвращение несчастных случаев с детьми.</text:p>
      <text:p text:style-name="Text_20_body">Активизация дополнительных мер в этот период связана с приближающимися новогодними праздниками, длительными школьными каникулами, а также в связи с наступлением зимы.</text:p>
      <text:p text:style-name="Text_20_body">В рамках месячника будет увеличено количество посещений железнодорожниками учебных заведений для проведения уроков по безопасности, совместных с правоохранительными органами специальных рейдов на перегонах, станциях и в местах массового нарушения пешеходами правил поведения, а также на железнодорожных переездах, по которым проходят маршруты школьных автобусов.</text:p>
      <text:p text:style-name="Text_20_body">Железнодорожники предлагают подключиться к акции всем образовательным учреждениям и провести уроки безопасности с подростками и детьми.</text:p>
      <text:p text:style-name="Text_20_body">Важную роль в формировании культуры безопасного поведения на железной дороге и снижении количества несчастных случаев играет каждый пешеход. Именно нарушения правил поведения являются основными причинами, приводящими к травмированию или гибели людей.</text:p>
      <text:p text:style-name="Text_20_body">Московская железная дорога призывает граждан не оставаться в стороне, неукоснительно соблюдать меры предосторожности и напомнить правила безопасности на железной дороге своим родным и близким.</text:p>
      <text:p text:style-name="Text_20_body"><text:line-break/></text:p>
      <text:p text:style-name="Text_20_body"><text:line-break/></text:p>
      <text:p text:style-name="Text_20_body">Адрес страницы: <text:a xlink:type="simple" xlink:href="http://altufievo.mos.ru/security/detail/2368805.html" office:name=""><text:span text:style-name="Definition">http://altufievo.mos.ru/security/detail/2368805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16:22:53Z</meta:creation-date>
    <dc:date>2023-06-03T16:22:53Z</dc:date>
  </office:meta>
</office:document-meta>
</file>