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как-противостоять-угрозе-терроризма"/>Памятка как противостоять угрозе терроризма<text:bookmark-end text:name="памятка-как-противостоять-угрозе-терроризма"/></text:h>
      <text:p text:style-name="First_20_paragraph">01.03.2016</text:p>
      <text:p text:style-name="Text_20_body"><text:span text:style-name="T1">ОСТОРОЖНО – ОПАСНОСТЬ!</text:span></text:p>
      <text:p text:style-name="Text_20_body"><text:span text:style-name="T1">В ЦЕЛЯХ БЕЗОПАСНОСТИ:</text:span></text:p>
      <text:p text:style-name="Text_20_body"><text:span text:style-name="T1">- Заметив подозрительный предмет не подходите к нему близко, не трогайте его руками и не подпускайте других. Исключите пользование вблизи предмета мобильных телефонов и других радиосредств, способных вызвать срабатывание радиовзрывателя. Признаками взрывного устройства могут являться наличие на предмете проводов, небольшой антенны, изоленты, источников питания. тиканье часов, специфический незнакомый запах, необычное расположение предмета.</text:span></text:p>
      <text:p text:style-name="Text_20_body"><text:span text:style-name="T1">Немедленно сообщите о подозрительном предмете по телефонам 01, 02, дождитесь прибытия представителей правоохранительных органов, МЧС и укажите им место нахождения подозрительного предмета.</text:span></text:p>
      <text:p text:style-name="Text_20_body"><text:span text:style-name="T1">Жители домов и созданные ими общественные организации (прежде всего домовые комитеты, старшие по дому, подъездам) должны проявлять принципиальность и бдительность при проверке нежилых помещений – подвалов, чердаков и помещений, арендуемых в первых этажах зданий различного рода организациями. Обо всех подозрительных случаях нужно незамедлительно информировать правоохранительные органы, службы МЧС и ФСБ.</text:span></text:p>
      <text:p text:style-name="Text_20_body"><text:span text:style-name="T1">Следует обращать внимание на погрузку в неслужебные помещения мешков или емкостей с различными веществами. Не исключено, что в них могут находиться взрывчатые вещества, примером тому трагические события при взрыве дома №6 на Каширском шоссе, когда в подвальное помещение дома были завезены мешки с взрывчаткой.</text:span></text:p>
      <text:p text:style-name="Text_20_body"><text:span text:style-name="T1">Взрывоопасные предметы могут находиться в мусорных контейнерах, поэтому при выносе мусора будьте внимательны и осторожны.</text:span></text:p>
      <text:p text:style-name="Text_20_body"><text:span text:style-name="T1">Уважаемые жители!</text:span></text:p>
      <text:p text:style-name="Text_20_body"><text:span text:style-name="T1">На первый взгляд эти советы и рекомендации просты, давно знакомы и понятны всем, но они в случае необходимости помогут Вам принять грамотное решение в сложной и опасной ситуации и избежать беды, сохранить своё здоровье и здоровье своих родных и близких.</text:span></text:p>
      <text:p text:style-name="Text_20_body"><text:span text:style-name="T1">ПАМЯТКА КАК ПРОТИВОСТОЯТЬ УГРОЗЕ ТЕРРОРИЗМА</text:span></text:p>
      <text:p text:style-name="Text_20_body"><text:span text:style-name="T1">Для того чтобы свести к минимуму возможность свершения террористических актов, каждый из нас должен предпринять ряд необходимых мер безопасности.</text:span></text:p>
      <text:p text:style-name="Text_20_body"><text:span text:style-name="T1">Не открывайте двери незнакомым людям, не вступайте с ними в контакт на улице, общественном транспорте и т.д. Не принимайте из рук незнакомцев каких-либо предметов, сумок, пакетов, свертков.</text:span></text:p>
      <text:p text:style-name="Text_20_body"><text:span text:style-name="T1">В случае обнаружения подозрительных предметов, оставленных без присмотра, срочно сообщите об этом в органы правопорядка. Не пытайтесь самостоятельно вскрывать, переносить предмет. Не пользуйтесь вблизи него мобильной связью.</text:span></text:p>
      <text:p text:style-name="Text_20_body"><text:span text:style-name="T1">Обращайте внимание на появление незнакомых автомобилей и посторонних лиц вблизи вашего места жительства, работы и учебы.</text:span></text:p>
      <text:p text:style-name="Text_20_body"><text:span text:style-name="T1">Интересуйтесь разгрузкой мешков, ящиков, коробок, переносимых в подвалы и на первые этажи зданий.</text:span></text:p>
      <text:p text:style-name="Text_20_body"><text:span text:style-name="T1">Освободите лестничные клетки и коридоры, служебные помещения от заграждающих их предметов.</text:span></text:p>
      <text:p text:style-name="Text_20_body"><text:span text:style-name="T1">Укрепите и опечатайте входы в подвалы и на чердаки. Регулярно проверяйте сохранность печатей и замков. Следите за освещением во дворах и подъездах.</text:span></text:p>
      <text:p text:style-name="Text_20_body"><text:span text:style-name="T1">Организуйте дежурство по месту жительства.</text:span></text:p>
      <text:p text:style-name="Text_20_body"><text:span text:style-name="T1">БДИТЕЛЬНОСТЬ ДОЛЖНА БЫТЬ ПОСТОЯННОЙ И АКТИВНОЙ</text:span></text:p>
      <text:p text:style-name="Text_20_body"><text:span text:style-name="T1">ПАМЯТКА ПО АНТИТЕРРОРУ</text:span></text:p>
      <text:p text:style-name="Text_20_body"><text:span text:style-name="T1">ПРИ ОБНАРУЖЕНИИ ВЗРЫВООПАСНОГО ПРЕДМЕТА</text:span></text:p>
      <text:p text:style-name="Text_20_body">Если вы обнаружили самодельное взрывное устройство, гранату снаряд, и т. п.:</text:p>
      <text:p text:style-name="Text_20_body">- не подходите близко не позволяйте другим людям прикасаться к предмету;</text:p>
      <text:p text:style-name="Text_20_body">- немедленно сообщите о находке в полицию;</text:p>
      <text:p text:style-name="Text_20_body">- не трогайте не вскрывайте и не перемещайте находку;</text:p>
      <text:p text:style-name="Text_20_body">- запомните все подробности связанные с моментом обнаружения предмета;</text:p>
      <text:p text:style-name="Text_20_body">- дождитесь прибытия оперативных служб.</text:p>
      <text:p text:style-name="Text_20_body">Взрывное устройство установленное в местах скопления людей, в общественном транспорте или жилом доме может быть замаскировано под обычный предмет – сумку, портфель, сверток и т. д. Признаками взрывного устройства могут быть:</text:p>
      <text:p text:style-name="Text_20_body">- натянутая проволока, шнур и т. д.;</text:p>
      <text:p text:style-name="Text_20_body">- провода или изоляционная лента неизвестного назначения;</text:p>
      <text:p text:style-name="Text_20_body">- бесхозный предмет обнаруженный в машине, в подъезде, у дверей квартиры, в общественном транспорте, в местах скопления людей.</text:p>
      <text:p text:style-name="Text_20_body">ПРИ ПОЛУЧЕНИИ СООБЩЕНИЯ ОБ УГРОЗЕ ТЕРРОРИСТИЧЕСКОГО АКТА ПО ТЕЛЕФОНУ</text:p>
      <text:p text:style-name="Text_20_body">Правоохранительным органам значительно помогут для предотвращения совершения преступлений и розыска преступников следующие ваши действия:</text:p>
      <text:p text:style-name="Text_20_body">- Постарайтесь дословно запомнить разговор и зафиксировать его на бумаге.</text:p>
      <text:p text:style-name="Text_20_body">- По ходу разговора отметьте пол, возраст и особенности речи звонившего:</text:p>
      <text:p text:style-name="Text_20_body">Голос (громкий, тихий, высокий, низкий)</text:p>
      <text:p text:style-name="Text_20_body">Темп речи (быстрая, медленная)</text:p>
      <text:p text:style-name="Text_20_body">Произношение (отчетливое, искаженное, с заиканием, с акцентом или диалектом и т. д.)</text:p>
      <text:p text:style-name="Text_20_body">Манера речи (развязанная с нецензурными выражениями и т.д.)</text:p>
      <text:p text:style-name="Text_20_body">- Обязательно отметьте звуковой фон (шум автомашин, или железнодорожного транспорта, звук теле – радио аппаратуры, голоса и т. д.)</text:p>
      <text:p text:style-name="Text_20_body">- Отметьте характер звонка, городской или междугородний.</text:p>
      <text:p text:style-name="Text_20_body">- Обязательно зафиксируйте точное время звонка и продолжительность разговора.</text:p>
      <text:p text:style-name="Text_20_body">- В ходе разговора постарайтесь получить ответы на следующие вопросы:</text:p>
      <text:p text:style-name="Text_20_body">Куда, кому по какому телефону звонит человек?</text:p>
      <text:p text:style-name="Text_20_body">Какие конкретно требования выдвигает человек?</text:p>
      <text:p text:style-name="Text_20_body">Выдвигает требования он лично, выступает в роли посредника или представляет какую либо группу лиц?</text:p>
      <text:p text:style-name="Text_20_body">На каких условиях он согласен отказаться от задуманного?</text:p>
      <text:p text:style-name="Text_20_body">Как и когда с ним можно связаться?</text:p>
      <text:p text:style-name="Text_20_body">Кому вы должны сообщить об этом звонке?</text:p>
      <text:p text:style-name="Text_20_body">- Постарайтесь добиться от звонящего максимально возможного промежутка времени для принятия вами решения или совершения каких либо действий.</text:p>
      <text:p text:style-name="Text_20_body">- Если возможно еще в процессе разговора, сообщите о нем руководству объекта, если нет – немедленно по его окончанию.</text:p>
      <text:p text:style-name="Text_20_body">- Не распространяйтесь о факте разговора и его содержании. Максимально ограничьте число людей владеющих информацией.</text:p>
      <text:p text:style-name="Text_20_body">- При наличии автоматического определителя номера (АОНа) запишите определенный номер, что позволит избежать его утраты.</text:p>
      <text:p text:style-name="Text_20_body">- При использовании звукозаписывающей аппаратуры извлеките кассету и примите меры к ее сохранению. Обязательно установите на ее место другую.</text:p>
      <text:p text:style-name="Text_20_body">- При отсутствии АОНа после окончания разговора не кладите трубку на рычаги телефона и немедленно, используя другой телефон, сообщите о факте звонка в правоохранительные органы.</text:p>
      <text:p text:style-name="Text_20_body">ПРИ ПОЛУЧЕНИИ СООБЩЕНИЯ ОБ УГРОЗЕ ТЕРРОРИСТИЧЕСКОГО АКТА ПИСЬМЕННО</text:p>
      <text:p text:style-name="Text_20_body">- После получения такого документа обращайтесь с ним максимально осторожно. По возможности уберите его в чистый полиэтиленовый пакет, и поместите в отдельную жесткую папку.</text:p>
      <text:p text:style-name="Text_20_body">- Постарайтесь не оставлять на нем отпечатки своих пальцев.</text:p>
      <text:p text:style-name="Text_20_body">- Если документ поступил в конверте – его вскрытие производите с левой или правой стороны, аккуратно отрезая кромки ножницами.</text:p>
      <text:p text:style-name="Text_20_body">- сохраняйте все: любое вложения сам конверт, упаковку.</text:p>
      <text:p text:style-name="Text_20_body">- Не расширяйте круг лиц знакомившихся с содержанием документа.</text:p>
      <text:p text:style-name="Text_20_body">- Анонимные материалы направляются в правоохранительные органы с сопроводительным письмом, в котором указываются признаки анонимных материалов, обстоятельства связанные с их распространением, обнаружением или получением.</text:p>
      <text:p text:style-name="Text_20_body">- Анонимные материалы не должны сшиваться, склеиваться, на них не должны делаться надписи.</text:p>
      <text:p text:style-name="Text_20_body">ПРАВИЛА ПОВЕДЕНИЯ ПРИ ЗАХВАТЕ И УДЕРЖАНИИ ЗАЛОЖНИКОВ</text:p>
      <text:p text:style-name="Text_20_body">-Беспрекословно выполнять требования террористов если они не несут угрозы вашей жизни и здоровью.</text:p>
      <text:p text:style-name="Text_20_body">-Постарайтесь отвлечься от неприятных мыслей.</text:p>
      <text:p text:style-name="Text_20_body">-Осмотрите место, где вы находитесь, отметьте пути отступления укрытия.</text:p>
      <text:p text:style-name="Text_20_body">-Старайтесь не выделяться в группе заложников.</text:p>
      <text:p text:style-name="Text_20_body">-Если вам необходимо встать, перейти на другое место, спрашивайте разрешения.</text:p>
      <text:p text:style-name="Text_20_body">-Старайтесь занять себя: читать, писать и т.д.</text:p>
      <text:p text:style-name="Text_20_body">-Не употребляйте алкоголь.</text:p>
      <text:p text:style-name="Text_20_body">-Отдайте личные вещи, которые требуют террористы.</text:p>
      <text:p text:style-name="Text_20_body">-Если вы попали в число освобожденных, сообщите представителям спецслужб следующую информацию: число захватчиков, их место расположения, вооружения, число пассажиров, моральное и физическое состояние террористов, особенности их поведения, другую информацию.</text:p>
      <text:p text:style-name="Text_20_body">-При стрельбе ложитесь на пол или укройтесь, но не куда не бегите.</text:p>
      <text:p text:style-name="Text_20_body">-При силовом методе освобождения заложников, четко выполняйте все распоряжения представителей спецслужб.</text:p>
      <text:p text:style-name="Text_20_body">ПРИ ЭВАКУАЦИИ В СЛУЧАЕ УГРОЗЫ ТЕРРОРИСТИЧЕСКОГО АКТА</text:p>
      <text:p text:style-name="Text_20_body">Получив извещение о начале эвакуации, каждый гражданин обязан собрать все необходимые документы и вещи</text:p>
      <text:p text:style-name="Text_20_body">На одежде и белье детей дошкольного возраста желательно сделать вышивку с указанием фамилии, имени, отчества ребенка, года рождения, места постоянного жительства.</text:p>
      <text:p text:style-name="Text_20_body">Уходя из квартиры, необходимо выключить все осветительные и нагревательные приборы, закрыть краны водопроводной и газовой сети, окна и форточки.</text:p>
      <text:p text:style-name="Text_20_body">Эвакуируемые не имеют права самостоятельно без разрешения местных органов власти выбирать пункты и место эвакуации. Все эвакуируемые должны оказывать друг другу помощь.</text:p>
      <text:p text:style-name="Text_20_body">ЕСЛИ ВЫ СТАЛИ СВИДЕТЕЛЕМ ТЕРРОРИСТИЧЕСКОГО АКТА (ВЗРЫВА).</text:p>
      <text:p text:style-name="Text_20_body">- Успокойтесь и успокойте людей находящихся рядом;</text:p>
      <text:p text:style-name="Text_20_body">- Передвигайтесь осторожно не трогайте поврежденные конструкции;</text:p>
      <text:p text:style-name="Text_20_body">- Находясь внутри помещения не пользуйтесь открытым огнем;</text:p>
      <text:p text:style-name="Text_20_body">- По возможности окажите помощь пострадавшим;</text:p>
      <text:p text:style-name="Text_20_body">- Беспрекословно выполняйте указания сотрудников спецслужб и спасателей.</text:p>
      <text:p text:style-name="Text_20_body"><text:a xlink:type="simple" xlink:href="http://svao.mos.ru/ru/work/security/" office:name=""><text:span text:style-name="Definition">http://svao.mos.ru/ru/work/security/</text:span></text:a></text:p>
      <text:p text:style-name="Text_20_body"><text:line-break/></text:p>
      <text:p text:style-name="Text_20_body">Адрес страницы: <text:a xlink:type="simple" xlink:href="http://altufievo.mos.ru/security/detail/2564715.html" office:name=""><text:span text:style-name="Definition">http://altufievo.mos.ru/security/detail/2564715.html</text:span></text:a></text:p>
      <text:p text:style-name="Text_20_body"><text:a xlink:type="simple" xlink:href="http://altufievo.mos.ru" office:name=""><text:span text:style-name="Definition">Управа Алтуфье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4:21:15Z</meta:creation-date>
    <dc:date>2023-06-28T14:21:15Z</dc:date>
  </office:meta>
</office:document-meta>
</file>