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веденные-профилактические-мероприятия-атк-в-алтуфьевском-районе-за-i-квартал-2016-года"/>Проведенные профилактические мероприятия АТК в Алтуфьевском районе за I квартал 2016 года<text:bookmark-end text:name="проведенные-профилактические-мероприятия-атк-в-алтуфьевском-районе-за-i-квартал-2016-года"/></text:h>
      <text:p text:style-name="First_20_paragraph">20.05.2016</text:p>
      <text:p text:style-name="Text_20_body">В рамках проведения профилактических антитеррористических мероприятий по комплексной безопасности Алтуфьевского района, в период с 01.01.2016 по 31.03.2016 проверено 115 многоквартирных дома. В результате чего выявлено:</text:p>
      <text:p text:style-name="Text_20_body">- запорные устройства во всех подъездах (393 запорных устройств) – исправны,</text:p>
      <text:p text:style-name="Text_20_body">- кодовые замки во всех подъездах (393 кодовых замков) – исправны,</text:p>
      <text:p text:style-name="Text_20_body">- незначительная часть систем видеонаблюдения требует регулировки. Данные неисправности устраняются обслуживающей организацией<text:span text:style-name="T1">.</text:span></text:p>
      <text:p text:style-name="Text_20_body">Проверены на предмет опечатывания 96 чердачных помещений, 115 подвальных помещений, 225 мусоросборников, 115 иных технических помещений. Посторонних лиц и подозрительных предметов и вещей не выявлено. Все помещения закрыты и опечатаны.</text:p>
      <text:p text:style-name="Text_20_body"><text:line-break/></text:p>
      <text:p text:style-name="Text_20_body">Адрес страницы: <text:a xlink:type="simple" xlink:href="http://altufievo.mos.ru/security/detail/2979631.html" office:name=""><text:span text:style-name="Definition">http://altufievo.mos.ru/security/detail/2979631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4:19:38Z</meta:creation-date>
    <dc:date>2023-06-28T14:19:38Z</dc:date>
  </office:meta>
</office:document-meta>
</file>