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пользования-газом-в-быту"/>Правила пользования газом в быту<text:bookmark-end text:name="правила-пользования-газом-в-быту"/></text:h>
      <text:p text:style-name="First_20_paragraph">14.09.2016</text:p>
      <text:p text:style-name="Text_20_body"><text:span text:style-name="T1">Ответственность за безопасное пользование бытовыми газовыми приборами в квартирах, за их содержание в надлежащем состоянии возлагается на собственников и нанимателей жилых помещений (Ст. 210 Гражданского кодекса РФ, ст. 30, 67 Жилищного кодекса РФ).</text:span></text:p>
      <text:p text:style-name="Text_20_body">Лица, пользующиеся бытовыми газовыми приборами, обязаны:</text:p>
      <text:p text:style-name="Text_20_body">· Содержать в чистоте газовые плиты, водонагреватели, котлы.</text:p>
      <text:p text:style-name="Text_20_body">· Не разрешать детям пользоваться газовыми приборами.</text:p>
      <text:p text:style-name="Text_20_body">· Следить за состоянием гибкого шланга (шланг не должен быть перекручен, натянут, касаться бытовых электроприборов). Гибкий шланг должен быть сертифицирован.</text:p>
      <text:p text:style-name="Text_20_body">· Проверять тягу до включения и во время работы газовых приборов с отводом продуктов сгорания в дымоход. <text:span text:style-name="T2">При отсутствии тяги прибором пользоваться нельзя!</text:span></text:p>
      <text:p text:style-name="Text_20_body">· По окончании пользования газом закрыть краны на приборах и перед ними.</text:p>
      <text:p text:style-name="Text_20_body">· <text:span text:style-name="T2">При появлении</text:span> в помещении <text:span text:style-name="T2">запаха газа</text:span> немедленно прекратить пользование газовыми приборами, <text:span text:style-name="T2">закрыть краны на приборах и перед ними</text:span>. Не включать и не выключать электрические приборы. Открыть форточки, вызвать аварийную службу АО «МОСГАЗ» по телефону <text:span text:style-name="T2">04.</text:span></text:p>
      <text:p text:style-name="Text_20_body">· <text:span text:style-name="T2">При неисправностях</text:span> газового оборудования <text:span text:style-name="T2">вызвать специалиста Службы сервиса</text:span> по телефону 8 495 66-20-01 или через <text:a xlink:type="simple" xlink:href="http://www.mos-gaz.ru/contacts/zakaz-vdgo/" office:name=""><text:span text:style-name="Definition">интернет-приёмную</text:span></text:a>.</text:p>
      <text:p text:style-name="Text_20_body">· Не закрывать краны на газовых стояках в квартирах первого этажа.</text:p>
      <text:p text:style-name="Text_20_body">· Допускать в любое время суток в квартиру работников АО «МОСГАЗ» для осмотра и ремонта газопроводов и газовых приборов. Основание: Постановление Правительства Российской Федерации от 23.05.2006 г., № 307.</text:p>
      <text:p text:style-name="Text_20_body">Запрещается:</text:p>
      <text:p text:style-name="Text_20_body">· <text:span text:style-name="T2">Самовольная газификация дома или квартиры, перестановка и замена газовых приборов.</text:span></text:p>
      <text:p text:style-name="Text_20_body">· <text:span text:style-name="T2">Пользование неисправными газовыми плитами и водонагревателями.</text:span></text:p>
      <text:p text:style-name="Text_20_body">· <text:span text:style-name="T2">Применение открытого огня для обнаружения утечки газа.</text:span></text:p>
      <text:p text:style-name="Text_20_body">· <text:span text:style-name="T2">Хранение и применение в квартирах баллонов со сжиженным газом.</text:span></text:p>
      <text:p text:style-name="Text_20_body"><text:span text:style-name="T3">АО «МОСГАЗ» предупреждает вас, что нарушения правил пользования газом в быту могут привести к взрыву газа, пожару в квартире и разрушению дома.</text:span></text:p>
      <text:p text:style-name="Text_20_body">Ремонт газового оборудования производится работниками АО «МОСГАЗ» на платной основе (Постановление Правительства г. Москвы от 21.11.2006 г. № 907-ПП)</text:p>
      <text:p text:style-name="Text_20_body"><text:line-break/></text:p>
      <text:p text:style-name="Text_20_body">Адрес страницы: <text:a xlink:type="simple" xlink:href="http://altufievo.mos.ru/security/detail/3741944.html" office:name=""><text:span text:style-name="Definition">http://altufievo.mos.ru/security/detail/3741944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04:55:50Z</meta:creation-date>
    <dc:date>2023-05-14T04:55:50Z</dc:date>
  </office:meta>
</office:document-meta>
</file>