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равка-по-проведенным-профилактическим-мероприятия-антитеррористической-комиссии-в-алтуфьевском-районе-за-iii-квартал-2016-года"/>Справка по проведенным профилактическим мероприятия Антитеррористической комиссии в Алтуфьевском районе за III квартал 2016 года<text:bookmark-end text:name="справка-по-проведенным-профилактическим-мероприятия-антитеррористической-комиссии-в-алтуфьевском-районе-за-iii-квартал-2016-года"/></text:h>
      <text:p text:style-name="First_20_paragraph">10.11.2016</text:p>
      <text:p text:style-name="Text_20_body">В рамках проведения профилактических антитеррористических мероприятий по комплексной безопасности Алтуфьевского района, в период с 01.07.2016 по 31.09.2016 проверено 115 многоквартирных дома. В результате чего выявлено:</text:p>
      <text:p text:style-name="Text_20_body">- запорные устройства во всех подъездах (393 запорных устройств) – исправны,</text:p>
      <text:p text:style-name="Text_20_body">- кодовые замки во всех подъездах (393 кодовых замков) – исправны,</text:p>
      <text:p text:style-name="Text_20_body">- системы видеонаблюдения исправны<text:span text:style-name="T1">.</text:span></text:p>
      <text:p text:style-name="Text_20_body">Проверялись ежедневно на предмет опечатывания 96 чердачных помещений, 115 подвальных помещений, 225 мусоросборников, 115 иных технических помещений. Посторонних лиц и подозрительных предметов и вещей не выявлено. Все помещения закрыты и опечатаны.</text:p>
      <text:p text:style-name="Text_20_body"><text:span text:style-name="T1">Работа по выявлению и перемещению БРТС:</text:span></text:p>
      <text:p text:style-name="Text_20_body">Работа по выявлению и перемещению брошенных, разукомплектованных транспортных средств (далее БРТС) на стоянки временного хранения осуществляется постоянно, в соответствии с Постановлением Правительства Москвы от 23.09.2014 «О порядке выявления, перемещения, временного хранения и утилизации брошенных, в том числе разукомплектованных, транспортных средств в городе Москве» № 569-ПП.</text:p>
      <text:p text:style-name="Text_20_body">По состоянию на 07.11.2016 с начала года на территории района выявлено 43 ед. БРТС, из них 22 ед. приведены в порядок владельцами, 20 ед. БРТС перемещены на площадку временного хранения, 1 ед. т/с в работе.</text:p>
      <text:p text:style-name="Text_20_body"><text:line-break/></text:p>
      <text:p text:style-name="Text_20_body">Адрес страницы: <text:a xlink:type="simple" xlink:href="http://altufievo.mos.ru/security/detail/4162320.html" office:name=""><text:span text:style-name="Definition">http://altufievo.mos.ru/security/detail/4162320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4:17:58Z</meta:creation-date>
    <dc:date>2023-06-28T14:17:58Z</dc:date>
  </office:meta>
</office:document-meta>
</file>