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профилактике-экстремизма"/>Памятка по профилактике экстремизма<text:bookmark-end text:name="памятка-по-профилактике-экстремизма"/></text:h>
      <text:p text:style-name="First_20_paragraph">15.11.2016</text:p>
      <text:p text:style-name="Text_20_body"><text:span text:style-name="T1">Уважаемые родители!</text:span></text:p>
      <text:p text:style-name="Text_20_body">От вас зависит, как сложится дальнейшая жизнь ваших детей. Тем, кто спекулирует на патриотизме, втягивая в свои интриги молодёжь, безразлична судьба ваших детей, их репутация, их переживания и проблемы. Защитите своих детей, не дайте им совершить непоправимые поступки! Основные признаки того, что подросток начинает подпадать под влияние экстремистской идеологии, можно свести к следующим:</text:p>
      <text:p text:style-name="Text_20_body">− манера поведения становится значительно более резкой и грубой, прогрессирует ненормативная либо жаргонная лексика;</text:p>
      <text:p text:style-name="Text_20_body">− резко изменяется стиль одежды и внешнего вида, соответствуя правилам определенной субкультуры;</text:p>
      <text:p text:style-name="Text_20_body">− на компьютере оказывается много сохраненных ссылок или файлов с текстами, роликами или изображениями экстремистко - политического или социально- экстремального содержания;</text:p>
      <text:p text:style-name="Text_20_body">− в доме появляется непонятная и нетипичная символика или атрибутика (как вариант – нацистская символика), предметы, которые могут быть использованы как оружие;</text:p>
      <text:p text:style-name="Text_20_body">− подросток проводит много времени за компьютером или самообразованием по вопросам, не относящимся к школьному обучению, художественной литературе, фильмам, компьютерным играм;</text:p>
      <text:p text:style-name="Text_20_body">− повышенное увлечение вредными привычками;</text:p>
      <text:p text:style-name="Text_20_body">− резкое увеличение числа разговоров на политические и социальные темы, в ходе которых высказываются крайние суждения с признаками нетерпимости. Если вы подозреваете, что ваш ребенок попал под влияние экстремистской организации, не паникуйте, но действуйте быстро и решительно:</text:p>
      <text:p text:style-name="Text_20_body">Не осуждайте категорически увлечение подростка, идеологию группы – такая манера точно натолкнется на протест.</text:p>
      <text:p text:style-name="Text_20_body">1. Попытайтесь выяснить причину экстремистского настроения, аккуратно обсудите, зачем ему это нужно.</text:p>
      <text:p text:style-name="Text_20_body">2. Начните «контрпропаганду». Основой «контрпропаганды» должен стать тезис, что человек сможет гораздо больше сделать для переустройства мира, если он будет учиться дальше и как можно лучше, став, таким образом, профессионалом и авторитетом в обществе, за которым пойдут и к которому прислушаются.</text:p>
      <text:p text:style-name="Text_20_body">3. Приводите больше примеров из истории и личной жизни о событиях, когда люди разных национальностей и рас вместе добивались определенных целей. Обязательным условием такого общения должны быть мягкость и ненавязчивость.</text:p>
      <text:p text:style-name="Text_20_body">4. Ограничьте общение подростка со знакомыми, оказывающими на него негативное влияние, попытайтесь изолировать от лидера группы.</text:p>
      <text:p text:style-name="Text_20_body"><text:span text:style-name="T1">В случае если Вы или Ваши близкие подвергаетесь физическому или моральному экстремистскому давлению незамедлительно обращайтесь в органы внутренних дел лично или по телефону - 02.</text:span></text:p>
      <text:p text:style-name="Text_20_body"><text:line-break/></text:p>
      <text:p text:style-name="Text_20_body">Адрес страницы: <text:a xlink:type="simple" xlink:href="http://altufievo.mos.ru/security/detail/4203340.html" office:name=""><text:span text:style-name="Definition">http://altufievo.mos.ru/security/detail/4203340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16:53:39Z</meta:creation-date>
    <dc:date>2023-06-03T16:53:39Z</dc:date>
  </office:meta>
</office:document-meta>
</file>