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17-года-в-учреждении-гбу-дсц-эпи-алтуфьевобыло-проведено-мероприятие-интерактивная-беседа-скажи-терроризму-нет"/>4 сентября 2017 года в учреждении ГБУ ДСЦ «ЭПИ-Алтуфьево»,было проведено мероприятие: Интерактивная беседа «Скажи терроризму – нет!<text:bookmark-end text:name="сентября-2017-года-в-учреждении-гбу-дсц-эпи-алтуфьевобыло-проведено-мероприятие-интерактивная-беседа-скажи-терроризму-нет"/></text:h>
      <text:p text:style-name="First_20_paragraph">07.09.2017</text:p>
      <text:p text:style-name="Text_20_body">4 сентября 2017 года в учреждении ГБУ ДСЦ «ЭПИ-Алтуфьево», расположенного по адресу: улица Костромская дом 14А было проведено мероприятие: Интерактивная беседа «Скажи терроризму – нет!» для детей, находящихся в социально опасном положении, в рамках Дня солидарности в борьбе с терроризмом, в целях патриотического воспитания молодежи, профилактики экстремизма в молодежной среде.</text:p>
      <text:p text:style-name="Text_20_body"><text:line-break/></text:p>
      <text:p text:style-name="Text_20_body">Адрес страницы: <text:a xlink:type="simple" xlink:href="http://altufievo.mos.ru/security/detail/6840959.html" office:name=""><text:span text:style-name="Definition">http://altufievo.mos.ru/security/detail/6840959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6T01:59:01Z</meta:creation-date>
    <dc:date>2023-05-16T01:59:01Z</dc:date>
  </office:meta>
</office:document-meta>
</file>