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аш-пассажир-ребенок"/>Ваш пассажир – ребенок!<text:bookmark-end text:name="ваш-пассажир-ребенок"/></text:h>
      <text:p text:style-name="First_20_paragraph">09.04.2018</text:p>
      <text:p text:style-name="Text_20_body">С 09 по 13 апреля 2018 года на территории Северо-Восточного административного округа проводится основной этап оперативно-профилактического мероприятия «Ваш пассажир – ребенок!» </text:p>
      <text:p text:style-name="Text_20_body">Основными целями и задачами мероприятия является повышения безопасности дорожного движения и профилактики дорожно-транспортного травматизма, а также повышение эффективности профилактической работы среди водителей, нарушающих правила перевозки несовершеннолетних пас-сажиров, игнорирующих требования ПДД в части использования пассивных средств детской безопасности.</text:p>
      <text:p text:style-name="Text_20_body"><text:line-break/></text:p>
      <text:p text:style-name="Text_20_body">Адрес страницы: <text:a xlink:type="simple" xlink:href="http://altufievo.mos.ru/security/detail/7248631.html" office:name=""><text:span text:style-name="Definition">http://altufievo.mos.ru/security/detail/7248631.html</text:span></text:a></text:p>
      <text:p text:style-name="Text_20_body"><text:a xlink:type="simple" xlink:href="http://altufievo.mos.ru" office:name=""><text:span text:style-name="Definition">Управа Алтуфье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15:08:28Z</meta:creation-date>
    <dc:date>2023-06-28T15:08:28Z</dc:date>
  </office:meta>
</office:document-meta>
</file>