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марте-состоялось-заседание-рабочей-группы-по-вопросам-межэтнических-отношений-формирования-гражданской-солидарности-противодействия-экстремизму-в-молодежной-среде"/>В марте состоялось заседание Рабочей группы по вопросам межэтнических отношений, формирования гражданской солидарности, противодействия экстремизму в молодежной среде<text:bookmark-end text:name="в-марте-состоялось-заседание-рабочей-группы-по-вопросам-межэтнических-отношений-формирования-гражданской-солидарности-противодействия-экстремизму-в-молодежной-среде"/></text:h>
      <text:p text:style-name="First_20_paragraph">16.04.2018</text:p>
      <text:p text:style-name="Text_20_body"><text:line-break/></text:p>
      <text:p text:style-name="Text_20_body">Адрес страницы: <text:a xlink:type="simple" xlink:href="http://altufievo.mos.ru/security/detail/7268801.html" office:name=""><text:span text:style-name="Definition">http://altufievo.mos.ru/security/detail/7268801.html</text:span></text:a></text:p>
      <text:p text:style-name="Text_20_body"><text:a xlink:type="simple" xlink:href="http://altufievo.mos.ru" office:name=""><text:span text:style-name="Definition">Управа Алтуфьев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5T01:30:17Z</meta:creation-date>
    <dc:date>2023-05-15T01:30:17Z</dc:date>
  </office:meta>
</office:document-meta>
</file>