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ладимир-путин-назвал-число-предотвращенных-терактов"/>Владимир Путин назвал число предотвращенных терактов<text:bookmark-end text:name="владимир-путин-назвал-число-предотвращенных-терактов"/></text:h>
      <text:p text:style-name="First_20_paragraph">26.10.2018</text:p>
      <text:p text:style-name="Text_20_body">За 9 месяцев этого года ФСБ предотвратила 26 преступлений террористической направленности, из них - 15 терактов, заявил президент России Владимир Путин на церемонии представления офицеров, назначенных на высшие должности.</text:p>
      <text:p text:style-name="Text_20_body">Владимир Путин призвал и впредь действовать столь же решительно и эффективно, снижать уровень террористической угрозы, прежде всего за счет своевременной информации и упреждающих действий. Это относится и к борьбе с экстремизмом и коррупцией, защите границы, противодействию зарубежным спецслужбам.</text:p>
      <text:p text:style-name="Text_20_body">Источник: <text:a xlink:type="simple" xlink:href="https://rg.ru/2018/10/25/vladimir-putin-nazval-chislo-predotvrashchennyh-teraktov.html" office:name=""><text:span text:style-name="Definition">https://rg.ru/2018/10/25/vladimir-putin-nazval-chislo-predotvrashchennyh-teraktov.html</text:span></text:a></text:p>
      <text:p text:style-name="Text_20_body"><text:line-break/></text:p>
      <text:p text:style-name="Text_20_body">Адрес страницы: <text:a xlink:type="simple" xlink:href="http://altufievo.mos.ru/security/detail/7660184.html" office:name=""><text:span text:style-name="Definition">http://altufievo.mos.ru/security/detail/7660184.html</text:span></text:a></text:p>
      <text:p text:style-name="Text_20_body"><text:a xlink:type="simple" xlink:href="http://altufievo.mos.ru" office:name=""><text:span text:style-name="Definition">Управа Алтуфье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15:13:11Z</meta:creation-date>
    <dc:date>2023-06-28T15:13:11Z</dc:date>
  </office:meta>
</office:document-meta>
</file>