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ровни-террористической-опасности"/>Уровни террористической опасности<text:bookmark-end text:name="уровни-террористической-опасности"/></text:h>
      <text:p text:style-name="First_20_paragraph">26.11.2019</text:p>
      <text:p text:style-name="Text_20_body">В соответствии с Федеральным законом от 6 марта 2006 г. № 35-ФЗ «О противодействии терроризму» в целях своевременного информирования населения о возникновении угрозы террористического акта и организации деятельности по противодействию его совершению, осуществляемой Национальным антитеррористическим комитетом во взаимодействии с федеральными органами исполнительной власти, органами государственной власти субъектов Российской Федерации, органами местного самоуправления и в соответствии с указом Президента Российской Федерации от 14 июня 2012 г. № 851 могут устанавливаться уровни террористической опасности, предусматривающие принятие дополнительных мер по обеспечению безопасности личности, общества и государства.</text:p>
      <text:p text:style-name="Text_20_body"><text:span text:style-name="T1">На отдельных участках территории Российской Федерации (объектах) могут устанавливаться следующие уровни террористической опасности:</text:span></text:p>
      <text:p text:style-name="Text_20_body"><text:span text:style-name="T1">а) повышенный ("синий")</text:span> - при наличии требующей подтверждения информации о реальной возможности совершения террористического акта;</text:p>
      <text:p text:style-name="Text_20_body"><text:span text:style-name="T1">б) высокий ("желтый")</text:span> - при наличии подтвержденной информации о реальной возможности совершения террористического акта;</text:p>
      <text:p text:style-name="Text_20_body"><text:span text:style-name="T1">в) критический ("красный")</text:span> - при наличии информации о совершенном террористическом акте либо о совершении действий, создающих непосредственную угрозу террористического акта.</text:p>
      <text:p text:style-name="Text_20_body">Уровень террористической опасности может устанавливаться на срок не более 15 суток.</text:p>
      <text:p text:style-name="Text_20_body">Решение об установлении, изменении или отмене уровня террористической опасности, а также информация о сроках, на которые устанавливается уровень террористической опасности, и о границах участка территории Российской Федерации (об объекте), в пределах которого (на котором) он устанавливается, подлежат незамедлительному обнародованию через средства массовой информации.</text:p>
      <text:p text:style-name="Text_20_body"><text:span text:style-name="T1">В соответствии с установленным уровнем террористической опасности могут приниматься следующие дополнительные меры по обеспечению безопасности личности, общества и государства:</text:span></text:p>
      <text:p text:style-name="Text_20_body"><text:span text:style-name="T1">а) при повышенном ("синем") уровне террористической опасности:</text:span></text:p>
      <text:p text:style-name="Text_20_body">внеплановые мероприятия по проверке информации о возможном совершении террористического акта;</text:p>
      <text:p text:style-name="Text_20_body">дополнительный инструктаж нарядов полиции и отдельных категорий военнослужащих, а также персонала и подразделений потенциальных объектов террористических посягательств, осуществляющих функции по локализации кризисных ситуаций, с привлечением в зависимости от полученной информации специалистов в соответствующей области;</text:p>
      <text:p text:style-name="Text_20_body">выставление на улицах, площадях, стадионах, в скверах, парках, на транспортных магистралях, вокзалах, в аэропортах, морских и речных портах, местах проведения публичных и массовых мероприятий, в других общественных местах усиленных патрулей, в том числе с привлечением специалистов кинологической службы;</text:p>
      <text:p text:style-name="Text_20_body">усиление контроля в ходе проведения досмотровых мероприятий в аэропортах, морских и речных портах, на объектах метрополитена, железнодорожных вокзалах и автовокзалах с использованием специальных технических средств;</text:p>
      <text:p text:style-name="Text_20_body">проведение проверок и осмотров объектов инфраструктуры, теплопроводов, газопроводов, газораспределительных станций, энергетических систем в целях выявления возможных мест закладки взрывных устройств;</text:p>
      <text:p text:style-name="Text_20_body">проведение инженерно-технической разведки основных маршрутов передвижения участников публичных и массовых мероприятий, обследование потенциальных объектов террористических посягательств и мест массового пребывания граждан в целях обнаружения и обезвреживания взрывных устройств;</text:p>
      <text:p text:style-name="Text_20_body">своевременное информирование населения о том, как вести себя в условиях угрозы совершения террористического акта;</text:p>
      <text:p text:style-name="Text_20_body"><text:span text:style-name="T1">б) при высоком ("желтом") уровне террористической опасности (наряду с мерами, принимаемыми при установлении повышенного ("синего") уровня террористической опасности):</text:span></text:p>
      <text:p text:style-name="Text_20_body">реализация внеплановых мер по организации розыска на воздушном, водном, автомобильном, железнодорожном транспорте, а также на наиболее вероятных объектах террористических посягательств лиц, причастных к подготовке и совершению террористических актов;</text:p>
      <text:p text:style-name="Text_20_body">усиление контроля за соблюдением гражданами Российской Федерации, в том числе должностными лицами, порядка регистрации и снятия с регистрационного учета граждан Российской Федерации по месту их пребывания и по месту жительства в пределах участка территории Российской Федерации, на котором установлен уровень террористической опасности, а также за соблюдением иностранными гражданами и лицами без гражданства порядка временного или постоянного проживания, временного пребывания в Российской Федерации, въезда в Российскую Федерацию, выезда из Российской Федерации и транзитного проезда через территорию Российской Федерации;</text:p>
      <text:p text:style-name="Text_20_body">уточнение расчетов имеющихся у федеральных органов исполнительной власти и органов исполнительной власти субъектов Российской Федерации сил и средств, предназначенных для ликвидации последствий террористических актов, а также технических средств и специального оборудования для проведения спасательных работ;</text:p>
      <text:p text:style-name="Text_20_body">проведение дополнительных тренировок по практическому применению сил и средств, привлекаемых в случае возникновения угрозы террористического акта;</text:p>
      <text:p text:style-name="Text_20_body">проверка готовности персонала и подразделений потенциальных объектов террористических посягательств, осуществляющих функции по локализации кризисных ситуаций, и отработка их возможных действий по пресечению террористического акта и спасению людей;</text:p>
      <text:p text:style-name="Text_20_body">определение мест, пригодных для временного размещения людей, удаленных с отдельных участков местности и объектов, в случае введения правового режима контртеррористической операции, а также источников обеспечения их питанием и одеждой;</text:p>
      <text:p text:style-name="Text_20_body">перевод соответствующих медицинских организаций в режим повышенной готовности;</text:p>
      <text:p text:style-name="Text_20_body">оценка возможностей медицинских организаций по оказанию медицинской помощи в неотложной или экстренной форме, а также по организации медицинской эвакуации лиц, которым в результате террористического акта может быть причинен физический вред;</text:p>
      <text:p text:style-name="Text_20_body"><text:span text:style-name="T1">в) при установлении критического ("красного") уровня террористической опасности (наряду с мерами, применяемыми при введении повышенного ("синего") и высокого ("желтого") уровней террористической опасности):</text:span></text:p>
      <text:p text:style-name="Text_20_body">приведение в состояние готовности группировки сил и средств, созданной для проведения контртеррористической операции;</text:p>
      <text:p text:style-name="Text_20_body">перевод соответствующих медицинских организаций в режим чрезвычайной ситуации;</text:p>
      <text:p text:style-name="Text_20_body">усиление охраны наиболее вероятных объектов террористических посягательств;</text:p>
      <text:p text:style-name="Text_20_body">создание пунктов временного размещения людей, удаленных с отдельных участков местности и объектов, в случае введения правового режима контртеррористической операции, обеспечение их питанием и одеждой;</text:p>
      <text:p text:style-name="Text_20_body">принятие неотложных мер по спасению людей, охране имущества, оставшегося без присмотра, содействие бесперебойной работе спасательных служб;</text:p>
      <text:p text:style-name="Text_20_body">приведение в состояние готовности: транспортных средств - к эвакуации людей, медицинских организаций - к приему лиц, которым в результате террористического акта может быть причинен физический и моральный ущерб, центров экстренной психологической помощи - к работе с пострадавшими и их родственниками;</text:p>
      <text:p text:style-name="Text_20_body">усиление контроля за передвижением транспортных средств через административные границы субъекта Российской Федерации, на территории которого установлен уровень террористической опасности, проведение досмотра транспортных средств с применением технических средств обнаружения оружия и взрывчатых веществ.</text:p>
      <text:p text:style-name="Text_20_body">На участках территории Российской Федерации (объектах), в пределах которых (на которых) установлены уровни террористической опасности, могут применяться как все, так и отдельные вышеперечисленные меры. </text:p>
      <text:p text:style-name="Text_20_body"><text:line-break/></text:p>
      <text:p text:style-name="Text_20_body">В целях своевременного информирования населения о возникновении угрозы террористического акта могут устанавливаться уровни террористической опасности.</text:p>
      <text:p text:style-name="Text_20_body">Уровень террористической опасности устанавливается решением председателя антитеррористической комиссии в субъекте Российской Федерации[1], которое подлежит незамедлительному обнародованию в средствах массовой информации.</text:p>
      <text:h text:style-name="Heading_20_3" text:outline-level="3"><text:bookmark-start text:name="синийуровень"/>«СИНИЙ»УРОВЕНЬ<text:bookmark-end text:name="синийуровень"/></text:h>
      <text:p text:style-name="First_20_paragraph">Повышенный «СИНИЙ» уровень устанавливается при наличии требующей подтверждения информации о реальной возможности совершения террористического акта.</text:p>
      <text:p text:style-name="Text_20_body">При установлении «синего» уровня террористической опасности рекомендуется:</text:p>
      <text:p text:style-name="Text_20_body">1. При нахождении на улице, в местах массового пребывания людей, общественном транспорте обращать внимание на:</text:p>
      <text:p text:style-name="Text_20_body">· внешний вид окружающих (одежда не соответствует времени года либо создается впечатление, что под ней находится какой-то посторонний предмет);</text:p>
      <text:p text:style-name="Text_20_body">· странности в поведении окружающих (проявление нервозности, напряженного состояния, постоянное оглядывание по сторонам, неразборчивое бормотание, попытки избежать встречи с сотрудниками правоохранительных органов);</text:p>
      <text:p text:style-name="Text_20_body">· брошенные автомобили, подозрительные предметы (мешки, сумки, рюкзаки, чемоданы, пакеты, из которых могут быть видны электрические провода, электрические приборы и т.п.).</text:p>
      <text:p text:style-name="Text_20_body">2. Обо всех подозрительных ситуациях незамедлительно сообщать сотрудникам правоохранительных органов. </text:p>
      <text:p text:style-name="Text_20_body">3. Оказывать содействие правоохранительным органам. </text:p>
      <text:p text:style-name="Text_20_body">4.Относиться с пониманием и терпением к повышенному вниманию правоохранительных органов. </text:p>
      <text:p text:style-name="Text_20_body">5. Не принимать от незнакомых людей свертки, коробки, сумки, рюкзаки, чемоданы и другие сомнительные предметы даже на временное хранение, а также для транспортировки. При обнаружении подозрительных предметов не приближаться к ним, не трогать, не вскрывать и не передвигать. </text:p>
      <text:p text:style-name="Text_20_body">6. Разъяснить в семье пожилым людям и детям, что любой предмет, найденный на улице или в подъезде, может представлять опасность для их жизни. </text:p>
      <text:p text:style-name="Text_20_body">7. Быть в курсе происходящих событий (следить за новостями по телевидению, радио, сети «Интернет»).</text:p>
      <text:h text:style-name="Heading_20_3" text:outline-level="3"><text:bookmark-start text:name="желтый-уровень"/>«ЖЕЛТЫЙ» УРОВЕНЬ<text:bookmark-end text:name="желтый-уровень"/></text:h>
      <text:p text:style-name="First_20_paragraph">Высокий «ЖЕЛТЫЙ» уровень устанавливается при наличии подтвержденной информации о реальной возможности совершения террористического акта.</text:p>
      <text:p text:style-name="Text_20_body">Наряду с действиями, осуществляемыми при установлении «синего» уровня террористической опасности, рекомендуется: </text:p>
      <text:p text:style-name="Text_20_body">1. Воздержаться, по возможности, от посещения мест массового пребывания людей. </text:p>
      <text:p text:style-name="Text_20_body">2. При нахождении на улице (в общественном транспорте) иметь при себе документы, удостоверяющие личность. Предоставлять их для проверки по первому требованию сотрудников правоохранительных органов. </text:p>
      <text:p text:style-name="Text_20_body">3. При нахождении в общественных зданиях (торговых центрах, вокзалах, аэропортах и т.п.) обращать внимание на расположение запасных выходов и указателей путей эвакуации при пожаре. </text:p>
      <text:p text:style-name="Text_20_body">4. Обращать внимание на появление незнакомых людей и автомобилей на прилегающих к жилым домам территориях. </text:p>
      <text:p text:style-name="Text_20_body">5. Воздержаться от передвижения с крупногабаритными сумками, рюкзаками, чемоданами. </text:p>
      <text:p text:style-name="Text_20_body">6. Обсудить в семье план действий в случае возникновения чрезвычайной ситуации:</text:p>
      <text:p text:style-name="Text_20_body">· определить место, где вы сможете встретиться с членами вашей семьи в экстренной ситуации;</text:p>
      <text:p text:style-name="Text_20_body">· удостовериться, что у всех членов семьи есть номера телефонов других членов семьи, родственников и экстренных служб.</text:p>
      <text:h text:style-name="Heading_20_3" text:outline-level="3"><text:bookmark-start text:name="красный-уровень"/>«КРАСНЫЙ» УРОВЕНЬ<text:bookmark-end text:name="красный-уровень"/></text:h>
      <text:p text:style-name="First_20_paragraph">Критический «КРАСНЫЙ» уровень устанавливается при наличии информации о совершенном террористическом акте либо о совершении действий, создающих непосредственную угрозу террористического акта.</text:p>
      <text:p text:style-name="Text_20_body">Наряду с действиями, осуществляемыми при установлении «синего» и «желтого» уровней террористической опасности, рекомендуется: </text:p>
      <text:p text:style-name="Text_20_body">1. Организовать дежурство жильцов вашего дома, которые будут регулярно обходить здание, подъезды, обращая особое внимание на появление незнакомых лиц и автомобилей, разгрузку ящиков и мешков. </text:p>
      <text:p text:style-name="Text_20_body">2. Отказаться от посещения мест массового пребывания людей, отложить поездки по территории, на которой установлен уровень террористической опасности, ограничить время пребывания детей на улице. </text:p>
      <text:p text:style-name="Text_20_body">3. Подготовиться к возможной эвакуации:</text:p>
      <text:p text:style-name="Text_20_body">· подготовить набор предметов первой необходимости, деньги и документы;</text:p>
      <text:p text:style-name="Text_20_body">· подготовить запас медицинских средств, необходимых для оказания первой медицинской помощи;</text:p>
      <text:p text:style-name="Text_20_body">· заготовить трехдневный запас воды и предметов питания для членов семьи.</text:p>
      <text:p text:style-name="Text_20_body">4. Оказавшись вблизи или в месте проведения террористического акта, следует как можно скорее покинуть его без паники, избегать проявлений любопытства, при выходе из эпицентра постараться помочь пострадавшим покинуть опасную зону, не подбирать предметы и вещи, не проводить видео и фотосъемку.</text:p>
      <text:p text:style-name="Text_20_body">5. Держать постоянно включенными телевизор, радиоприемник или радиоточку.</text:p>
      <text:p text:style-name="Text_20_body">6. Не допускать распространения непроверенной информации о совершении действий, создающих непосредственную угрозу террористического акта.</text:p>
      <text:h text:style-name="Heading_20_3" text:outline-level="3"><text:bookmark-start text:name="внимание"/>ВНИМАНИЕ!<text:bookmark-end text:name="внимание"/></text:h>
      <text:p text:style-name="First_20_paragraph">В качестве маскировки для взрывных устройств террористами могут использоваться обычные бытовые предметы: коробки, сумки, портфели, сигаретные пачки, мобильные телефоны, игрушки.</text:p>
      <text:p text:style-name="Text_20_body">Объясните это вашим детям, родным и знакомым.</text:p>
      <text:p text:style-name="Text_20_body">Не будьте равнодушными, ваши своевременные действия могут помочь предотвратить террористический акт и сохранить жизни окружающих.</text:p>
      <text:p text:style-name="Text_20_body">[1] Председателем АТК в субъекте РФ по должности является высшее должностное лицо субъекта РФ.</text:p>
      <text:p text:style-name="Text_20_body"><text:line-break/></text:p>
      <text:p text:style-name="Text_20_body">Адрес страницы: <text:a xlink:type="simple" xlink:href="http://altufievo.mos.ru/security/detail/8515706.html" office:name=""><text:span text:style-name="Definition">http://altufievo.mos.ru/security/detail/8515706.html</text:span></text:a></text:p>
      <text:p text:style-name="Text_20_body"><text:a xlink:type="simple" xlink:href="http://altufievo.mos.ru" office:name=""><text:span text:style-name="Definition">Управа Алтуфье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15:25:03Z</meta:creation-date>
    <dc:date>2023-06-28T15:25:03Z</dc:date>
  </office:meta>
</office:document-meta>
</file>