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ий-рейд-гибдд-в-защиту-детей"/>Профилактический рейд «ГИБДД в защиту детей»<text:bookmark-end text:name="профилактический-рейд-гибдд-в-защиту-детей"/></text:h>
      <text:p text:style-name="First_20_paragraph">22.03.2021</text:p>
      <text:p text:style-name="Text_20_body">В рамках акции «ГИБДД в защиту детей» ГИБДД проводит профилактические мероприятия.</text:p>
      <text:p text:style-name="Text_20_body">В период проведения рейда «ГИБДД в защиту детей», который проводится с 22 по 26 марта 2021 года, сотрудниками Госавтоинспекции Москвы особое внимание уделяется контролю за поведением детей на дороге.</text:p>
      <text:p text:style-name="Text_20_body">К этой работе привлекаются службы безопасности дорожного движения предприятий и коллективы народных дружин, которые совместно с сотрудниками дорожно-патрульной службы профилактируют нарушения ПДД данной категорией участников дорожного движения и проводят беседы с юными нарушителями.</text:p>
      <text:p text:style-name="Text_20_body">В дни школьных каникул сотрудниками Госавтоинспекции Москвы особое внимание уделяется соблюдению водителями скоростного режима, правил перевозки детей, а также правил остановки и стоянки не только около детских учреждений, но и в зоне нерегулируемых пешеходных переходов.</text:p>
      <text:p text:style-name="Text_20_body">Проводятся различные мероприятия и акции, направленные на повышение правового сознания участников дорожного движения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altufievo.mos.ru/security/detail/9801122.html" office:name=""><text:span text:style-name="Definition">http://altufievo.mos.ru/security/detail/9801122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9:34Z</meta:creation-date>
    <dc:date>2023-06-28T15:29:34Z</dc:date>
  </office:meta>
</office:document-meta>
</file>